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2/15/2026</text:p>
          </table:table-cell>
        </table:table-row>
      </table:table>
      <text:p text:style-name="P3"/>
      <text:p text:style-name="Standard">Датум: <text:span text:style-name="T19">07.08.2026</text:span><text:span text:style-name="T17">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20">Стругарски ножеви</text:span></text:p>
      <text:p text:style-name="P17"><text:span text:style-name="T11">3.1. Процењена вредност набавке:</text:span> <text:span text:style-name="T19">17</text:span><text:span text:style-name="T17">0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14.08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7075115991985008270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За сва техничка питања и остале карактеристике контакт особа </text:span></text:p>
      <text:p text:style-name="P8"><text:s text:c="12"/><text:span text:style-name="T17">Милорад Трујкановић <text:s/>066/8085226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8-07T10:04:24.57</dc:date>
    <meta:editing-duration>PT6H48M49S</meta:editing-duration>
    <meta:editing-cycles>52</meta:editing-cycles>
    <meta:generator>OpenOffice/4.1.15$Win32 OpenOffice.org_project/4115m2$Build-9813</meta:generator>
    <meta:print-date>2026-07-15T13:24:58.19</meta:print-date>
    <meta:document-statistic meta:table-count="1" meta:image-count="2" meta:object-count="0" meta:page-count="2" meta:paragraph-count="49" meta:word-count="364" meta:character-count="2780"/>
  </office:meta>
</office:document-meta>
</file>